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swiss"/>
    <style:font-face style:name="FreeSans1" svg:font-family="FreeSans" style:font-family-generic="swiss"/>
    <style:font-face style:name="Liberation Mono" svg:font-family="'Liberation Mono'" style:font-family-generic="modern" style:font-pitch="fixed"/>
    <style:font-face style:name="Nimbus Mono L" svg:font-family="'Nimbus Mono L'" style:font-family-generic="modern" style:font-pitch="fixed"/>
    <style:font-face style:name="Abyssinica SIL" svg:font-family="'Abyssinica SIL'"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Tabla2" style:family="table">
      <style:table-properties style:width="16.907cm" fo:margin-left="0.116cm" table:align="left"/>
    </style:style>
    <style:style style:name="Tabla2.A" style:family="table-column">
      <style:table-column-properties style:column-width="16.907cm"/>
    </style:style>
    <style:style style:name="Tabla2.A1" style:family="table-cell">
      <style:table-cell-properties fo:padding="0.049cm" fo:border="none"/>
    </style:style>
    <style:style style:name="P1" style:family="paragraph" style:parent-style-name="Standard">
      <style:text-properties style:font-name="ARIAL" officeooo:rsid="00114dfa"/>
    </style:style>
    <style:style style:name="P2" style:family="paragraph" style:parent-style-name="Standard">
      <style:text-properties style:font-name="ARIAL" officeooo:rsid="00114dfa" officeooo:paragraph-rsid="0012dc94"/>
    </style:style>
    <style:style style:name="P3" style:family="paragraph" style:parent-style-name="Standard">
      <style:text-properties style:font-name="ARIAL" officeooo:rsid="00114dfa" officeooo:paragraph-rsid="001339d7"/>
    </style:style>
    <style:style style:name="P4" style:family="paragraph" style:parent-style-name="Standard">
      <style:paragraph-properties fo:text-align="justify" style:justify-single-word="false"/>
      <style:text-properties style:font-name="ARIAL" officeooo:rsid="00114dfa" officeooo:paragraph-rsid="0012dc94"/>
    </style:style>
    <style:style style:name="P5" style:family="paragraph" style:parent-style-name="Standard">
      <style:paragraph-properties fo:text-align="justify" style:justify-single-word="false"/>
      <style:text-properties style:font-name="Abyssinica SIL" fo:font-size="12pt" fo:language="en" fo:country="US" officeooo:rsid="00114dfa" officeooo:paragraph-rsid="0012dc94" style:font-size-asian="12pt" style:font-size-complex="12pt"/>
    </style:style>
    <style:style style:name="P6" style:family="paragraph" style:parent-style-name="Standard">
      <style:text-properties style:font-name="Abyssinica SIL" fo:font-size="12pt" officeooo:rsid="00114dfa" officeooo:paragraph-rsid="0012dc94" style:font-size-asian="12pt" style:font-size-complex="12pt"/>
    </style:style>
    <style:style style:name="P7" style:family="paragraph" style:parent-style-name="Table_20_Contents">
      <style:text-properties fo:font-size="2pt" style:font-size-asian="2pt" style:font-size-complex="2pt"/>
    </style:style>
    <style:style style:name="P8" style:family="paragraph" style:parent-style-name="Table_20_Contents">
      <style:text-properties officeooo:paragraph-rsid="00114dfa"/>
    </style:style>
    <style:style style:name="P9" style:family="paragraph" style:parent-style-name="Table_20_Contents">
      <style:text-properties style:font-name="ARIAL" officeooo:rsid="00114dfa" officeooo:paragraph-rsid="001339d7"/>
    </style:style>
    <style:style style:name="P10" style:family="paragraph" style:parent-style-name="Table_20_Contents">
      <style:paragraph-properties fo:text-align="justify" style:justify-single-word="false"/>
      <style:text-properties style:font-name="ARIAL" officeooo:rsid="00114dfa" officeooo:paragraph-rsid="001339d7"/>
    </style:style>
    <style:style style:name="P11" style:family="paragraph" style:parent-style-name="Table_20_Contents">
      <style:text-properties style:font-name="ARIAL" officeooo:paragraph-rsid="001339d7"/>
    </style:style>
    <style:style style:name="P12" style:family="paragraph" style:parent-style-name="Preformatted_20_Text">
      <style:paragraph-properties fo:text-align="justify" style:justify-single-word="false"/>
      <style:text-properties style:font-name="Abyssinica SIL" fo:font-size="12pt" fo:language="en" fo:country="US" officeooo:rsid="00114dfa" officeooo:paragraph-rsid="0012dc94" style:font-size-asian="12pt" style:font-size-complex="12pt"/>
    </style:style>
    <style:style style:name="P13" style:family="paragraph" style:parent-style-name="Title">
      <style:text-properties style:font-name="ARIAL" fo:font-size="12pt" officeooo:rsid="001421a8" officeooo:paragraph-rsid="001421a8" style:font-size-asian="12pt" style:font-size-complex="12pt"/>
    </style:style>
    <style:style style:name="T1" style:family="text">
      <style:text-properties officeooo:rsid="00114dfa"/>
    </style:style>
    <style:style style:name="T2" style:family="text">
      <style:text-properties officeooo:rsid="0012dc94"/>
    </style:style>
    <style:style style:name="T3" style:family="text">
      <style:text-properties officeooo:rsid="001339d7"/>
    </style:style>
    <style:style style:name="T4" style:family="text">
      <style:text-properties style:font-name="Abyssinica SIL" officeooo:rsid="0012dc94"/>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able:table table:name="Tabla2" table:style-name="Tabla2">
        <table:table-column table:style-name="Tabla2.A"/>
        <table:table-row>
          <table:table-cell table:style-name="Tabla2.A1" office:value-type="string">
            <text:p text:style-name="P11">El paradigma Abya-Yalista cuna del pensamiento indígena y la educación intercultural, otra visión de la orientación humana.</text:p>
          </table:table-cell>
        </table:table-row>
      </table:table>
      <text:p text:style-name="P3"/>
      <text:p text:style-name="P9">Resumen</text:p>
      <text:p text:style-name="P2"/>
      <text:p text:style-name="P4"><text:span text:style-name="T2">El abordaje conceptual</text:span> de <text:span text:style-name="T2">una</text:span> Educación Intercultural, desde el pensamiento indígena <text:span text:style-name="T3">ecuatoriano</text:span> <text:span text:style-name="T2">a través del p</text:span>aradigma Abya Yalista <text:span text:style-name="T3">(mundo en creación)</text:span>, es <text:span text:style-name="T2">el objetivo de este trabajo investigativo. Así mismo, la proximación a la consmovisión del diálogo horizontal sumado al respeto, corresponsabilidad social, orientaciones del sabio anciano, <text:s/>cultivo del hombre en respeto a la madre tierra, son entre otras aristas, las ideas básicas para profundizar en este pensamiento y develar la trascendencia de la escuela como el centro de su organización social. La metodología empleada fue la documental, y los resultados obtenidos apuntan a lo axiológico dirigidos a la valoración de un modelo educativo originario que </text:span><text:span text:style-name="T4">enfatiza</text:span><text:span text:style-name="T2"> en una orientación del buen vivir desde el ser para el convivir.</text:span></text:p>
      <text:p text:style-name="P2"><text:span text:style-name="T2"><text:s/></text:span></text:p>
      <text:p text:style-name="P10">Palabras clave: abya yala, educación intercultural, pueblos originarios, comunidad, orientación.</text:p>
      <text:p text:style-name="P2"/>
      <text:p text:style-name="P2"/>
      <text:p text:style-name="P13">Abstract </text:p>
      <text:p text:style-name="P12"><text:bookmark text:name="tw-target-text"/>The conceptual approach of an Intercultural Education, from the Ecuadorian indigenous thought through the Abya Yalista paradigm (world in creation), is the objective of this research work. The approach to the consternation of the horizontal dialogue added to the respect, social co-responsibility, orientations of the wise elder, cultivation of the man in respect to the mother earth, are among other edges, the basic ideas to deepen this thought and unveil the transcendence of the school As the center of their social organization. The methodology used was documentary, and the results obtained are mainly the axiological ones directed to the valuation of an original educational model that emphasizes in an orientation of the good living from the being for the coexistence.</text:p>
      <text:p text:style-name="P5"><text:bookmark text:name="result_box"/>Keywords: abya yala, intercultural education, indigenous peoples, community, orientatio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swiss"/>
    <style:font-face style:name="FreeSans1" svg:font-family="FreeSans" style:font-family-generic="swiss"/>
    <style:font-face style:name="Liberation Mono" svg:font-family="'Liberation Mono'" style:font-family-generic="modern" style:font-pitch="fixed"/>
    <style:font-face style:name="Nimbus Mono L" svg:font-family="'Nimbus Mono L'" style:font-family-generic="modern" style:font-pitch="fixed"/>
    <style:font-face style:name="Abyssinica SIL" svg:font-family="'Abyssinica SIL'"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s" fo:country="EC"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s" fo:country="EC"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imbus Mono L" style:font-family-asian="'Nimbus Mono L'" style:font-family-generic-asian="modern" style:font-pitch-asian="fixed" style:font-size-asian="10pt" style:font-name-complex="Liberation Mono" style:font-family-complex="'Liberation Mono'" style:font-family-generic-complex="modern" style:font-pitch-complex="fixed" style:font-size-complex="10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06-13T12:14:26.185993092</meta:creation-date>
    <dc:date>2017-06-13T13:03:18.408169242</dc:date>
    <meta:editing-duration>PT2M7S</meta:editing-duration>
    <meta:editing-cycles>1</meta:editing-cycles>
    <meta:document-statistic meta:table-count="1" meta:image-count="0" meta:object-count="0" meta:page-count="1" meta:paragraph-count="8" meta:word-count="277" meta:character-count="1891" meta:non-whitespace-character-count="1618"/>
    <meta:generator>LibreOffice/5.1.4.2$Linux_X86_64 LibreOffice_project/10m0$Build-2</meta:generator>
  </office:meta>
</office:document-meta>
</file>